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in" fo:line-height="100%"/>
    </style:style>
    <style:style style:name="T2" style:parent-style-name="Fuentedepárrafopredeter." style:family="text">
      <style:text-properties style:font-name="Arial" style:font-name-asian="Times New Roman" style:font-name-complex="Arial" fo:color="#000000" fo:font-size="12pt" style:font-size-asian="12pt" style:font-size-complex="12pt" style:language-asian="es" style:country-asian="ES"/>
    </style:style>
    <style:style style:name="T3" style:parent-style-name="Fuentedepárrafopredeter." style:family="text">
      <style:text-properties style:font-name="Arial" style:font-name-asian="Times New Roman" style:font-name-complex="Arial" fo:color="#000000" fo:font-size="12pt" style:font-size-asian="12pt" style:font-size-complex="12pt" style:language-asian="es" style:country-asian="ES"/>
    </style:style>
    <style:style style:name="P4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5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6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7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8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9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10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  <style:style style:name="P11" style:parent-style-name="Normal" style:family="paragraph">
      <style:paragraph-properties fo:border="0.0069in solid #000000" fo:padding-top="0.0138in" fo:padding-left="0.0555in" fo:padding-bottom="0.0138in" fo:padding-right="0.0555in" style:shadow="none"/>
      <style:text-properties fo:font-weight="bold" style:font-weight-asian="bold"/>
    </style:style>
  </office:automatic-styles>
  <office:body>
    <office:text text:use-soft-page-breaks="true">
      <text:p text:style-name="P1"><text:span text:style-name="T2">À votre avis, un trop grand nombre de congés scolaires a-t-il des conséquences négatives sur l’apprentissage et l’enseignement ?</text:span><text:span text:style-name="T3"><text:line-break/>Vous écrivez un texte construit et cohérent sur le sujet (250 mots minimum)</text:span></text:p>
      <text:p text:style-name="Normal"/>
      <text:p text:style-name="Normal">Utilise au moins ces connecteurs :</text:p>
      <text:p text:style-name="Normal"/>
      <text:p text:style-name="Normal">Tout d’abord; <text:s/>même si / il est vrai que; toutefois; Bien que (+ subjonctif); c’est pourquoi; en résumé; pour finir.</text:p>
      <text:p text:style-name="P4">Subjonctifs courants à la 1ère et 3ème pers.<text:s/></text:p>
      <text:p text:style-name="P5">Que je sois / qu’il soit/ nous soyons/ ils soient (être)</text:p>
      <text:p text:style-name="P6">Que je puisse / il puisse/ nous puissions/ ils puissent (pouvoir)</text:p>
      <text:p text:style-name="P7">Sache/sachions/sachent (savoir)</text:p>
      <text:p text:style-name="P8">Connaisse/ connaissions/connaissent (connaître)</text:p>
      <text:p text:style-name="P9">Veuille/veuillez/ veuillent (vouloir)<text:s/></text:p>
      <text:p text:style-name="P10">Qu’il faille (falloir, impersonnel)</text:p>
      <text:p text:style-name="P11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extodeglobo" style:display-name="Texto de glob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globoCar" style:display-name="Texto de globo Car" style:family="text" style:parent-style-name="Fuentedepárrafopredeter.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uario</meta:initial-creator>
    <dc:creator>Usuario</dc:creator>
    <meta:creation-date>2022-03-29T11:09:00Z</meta:creation-date>
    <dc:date>2022-03-29T11:15:00Z</dc:date>
    <meta:print-date>2022-03-29T11:14:00Z</meta:print-date>
    <meta:template xlink:href="Normal" xlink:type="simple"/>
    <meta:editing-cycles>1</meta:editing-cycles>
    <meta:editing-duration>PT360S</meta:editing-duration>
    <meta:document-statistic meta:page-count="1" meta:paragraph-count="1" meta:word-count="105" meta:character-count="684" meta:row-count="4" meta:non-whitespace-character-count="580"/>
  </office:meta>
</office:document-meta>
</file>