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xsd="http://www.w3.org/2001/XMLSchema" xmlns:dom="http://www.w3.org/2001/xml-events" xmlns:form="urn:oasis:names:tc:opendocument:xmlns:form:1.0" xmlns:xforms="http://www.w3.org/2002/xforms" xmlns:field="urn:openoffice:names:experimental:ooo-ms-interop:xmlns:field:1.0" xmlns:loext="urn:org:documentfoundation:names:experimental:office:xmlns:loext:1.0" xmlns:script="urn:oasis:names:tc:opendocument:xmlns:script:1.0" xmlns:drawooo="http://openoffice.org/2010/draw" xmlns:calcext="urn:org:documentfoundation:names:experimental:calc:xmlns:calcext:1.0" xmlns:math="http://www.w3.org/1998/Math/MathML" xmlns:tableooo="http://openoffice.org/2009/table" xmlns:of="urn:oasis:names:tc:opendocument:xmlns:of:1.2" xmlns:oooc="http://openoffice.org/2004/calc" xmlns:xlink="http://www.w3.org/1999/xlink" xmlns:fo="urn:oasis:names:tc:opendocument:xmlns:xsl-fo-compatible:1.0" xmlns:dc="http://purl.org/dc/elements/1.1/" xmlns:office="urn:oasis:names:tc:opendocument:xmlns:office:1.0" xmlns:meta="urn:oasis:names:tc:opendocument:xmlns:meta:1.0" xmlns:ooo="http://openoffice.org/2004/office" xmlns:chart="urn:oasis:names:tc:opendocument:xmlns:chart:1.0" xmlns:style="urn:oasis:names:tc:opendocument:xmlns:style:1.0" xmlns:text="urn:oasis:names:tc:opendocument:xmlns:text:1.0" xmlns:rpt="http://openoffice.org/2005/report" xmlns:draw="urn:oasis:names:tc:opendocument:xmlns:drawing:1.0" xmlns:officeooo="http://openoffice.org/2009/office" xmlns:dr3d="urn:oasis:names:tc:opendocument:xmlns:dr3d:1.0" xmlns:ooow="http://openoffice.org/2004/writer" xmlns:svg="urn:oasis:names:tc:opendocument:xmlns:svg-compatible:1.0" xmlns:table="urn:oasis:names:tc:opendocument:xmlns:table:1.0" xmlns:number="urn:oasis:names:tc:opendocument:xmlns:datastyle:1.0" office:version="1.3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Standard">
      <style:text-properties officeooo:paragraph-rsid="000c698d"/>
    </style:style>
    <style:style style:name="P2" style:family="paragraph" style:parent-style-name="Standard">
      <style:paragraph-properties fo:text-align="justify" style:justify-single-word="false"/>
      <style:text-properties officeooo:paragraph-rsid="000c698d"/>
    </style:style>
    <style:style style:name="P3" style:family="paragraph" style:parent-style-name="Standard">
      <style:text-properties fo:font-weight="bold" officeooo:paragraph-rsid="000c698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Desarrolle el tema «Estructura y punto de vista en El lector de Julio Verne». Apóyese, para ello, en el fragmento, que deberá localizar en la estructura de la obra. </text:p>
      <text:p text:style-name="P1"/>
      <text:p text:style-name="P1"/>
      <text:p text:style-name="P1"/>
      <text:p text:style-name="P2">Después de una breve introducción que presente la obra, el alumnado deberá localizar adecuadamente el fragmento. En este caso nos encontramos en el segundo bloque; en concreto, el fragmento constituye el inicio del epílogo que cierra la obra: Esto es una guerra y no va a acabar nunca. En el fragmento se hace referencia a la elipsis temporal de los once años que han pasado desde el fin del llamado trienio del terror (1947-1949) y se nos presenta el primer encuentro entre Nino (ya adulto, que estudia psicología en Granada) y Maribel. </text:p>
      <text:p text:style-name="P2"/>
      <text:p text:style-name="P2">El alumnado podrá aprovechar esta localización para explicar la estructura externa (se trata del segundo volumen de la serie de los “Episodios de una guerra interminable” y se divide en cuatro partes, además de las citas iniciales y la nota final de la autora) e interna (haciendo referencia al desarrollo argumental de la trama) de la novela. </text:p>
      <text:p text:style-name="P2"/>
      <text:p text:style-name="P2">Con respecto al punto de vista narrativo, es posible ilustrar con ejemplos del texto la presencia del narrador-protagonista, Nino (“Pasaron otros once años antes de que alguien volviera a llamarme camarada”) y la abundancia de diálogos en estilo directo con verbo introductorio (“¿Por qué quieres unirte a nosotros? -Me preguntó de sopetón”) o en estilo indirecto libre (“Ella levantó mucho las cejas para mirarme mientras yo escuchaba la voz de Pepe el Portugués, ¿qué clase de persona vas a ser tú, Nino?”). </text:p>
      <text:p text:style-name="P2"/>
      <text:p text:style-name="P2">Distribución orientativa de la puntuación: </text:p>
      <text:p text:style-name="P2">- Introducción que presente la obra y localización del fragmento en la estructura interna o externa: 0,5</text:p>
      <text:p text:style-name="P2">- Explicación de la estructura y el punto de vista narrativo: 1</text:p>
      <text:p text:style-name="P2">- Referencias al fragmento en la explicación de los temas: 0,5</text:p>
      <text:p text:style-name="P2">- Además, se podrá sumar hasta 0,25 en función del nivel de expresión escrita: corrección, adecuación, riqueza léxica y gramatical, distribución en párrafos, convenciones de citas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form="urn:oasis:names:tc:opendocument:xmlns:form:1.0" xmlns:field="urn:openoffice:names:experimental:ooo-ms-interop:xmlns:field:1.0" xmlns:loext="urn:org:documentfoundation:names:experimental:office:xmlns:loext:1.0" xmlns:script="urn:oasis:names:tc:opendocument:xmlns:script:1.0" xmlns:drawooo="http://openoffice.org/2010/draw" xmlns:calcext="urn:org:documentfoundation:names:experimental:calc:xmlns:calcext:1.0" xmlns:math="http://www.w3.org/1998/Math/MathML" xmlns:tableooo="http://openoffice.org/2009/table" xmlns:of="urn:oasis:names:tc:opendocument:xmlns:of:1.2" xmlns:oooc="http://openoffice.org/2004/calc" xmlns:xlink="http://www.w3.org/1999/xlink" xmlns:fo="urn:oasis:names:tc:opendocument:xmlns:xsl-fo-compatible:1.0" xmlns:dc="http://purl.org/dc/elements/1.1/" xmlns:office="urn:oasis:names:tc:opendocument:xmlns:office:1.0" xmlns:meta="urn:oasis:names:tc:opendocument:xmlns:meta:1.0" xmlns:ooo="http://openoffice.org/2004/office" xmlns:chart="urn:oasis:names:tc:opendocument:xmlns:chart:1.0" xmlns:style="urn:oasis:names:tc:opendocument:xmlns:style:1.0" xmlns:text="urn:oasis:names:tc:opendocument:xmlns:text:1.0" xmlns:rpt="http://openoffice.org/2005/report" xmlns:draw="urn:oasis:names:tc:opendocument:xmlns:drawing:1.0" xmlns:officeooo="http://openoffice.org/2009/office" xmlns:dr3d="urn:oasis:names:tc:opendocument:xmlns:dr3d:1.0" xmlns:ooow="http://openoffice.org/2004/writer" xmlns:svg="urn:oasis:names:tc:opendocument:xmlns:svg-compatible:1.0" xmlns:table="urn:oasis:names:tc:opendocument:xmlns:table:1.0" xmlns:number="urn:oasis:names:tc:opendocument:xmlns:datastyle:1.0" office:version="1.3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gl" fo:country="ES" style:letter-kerning="true" style:font-name-asian="DejaVu 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gl" fo:country="ES" style:letter-kerning="true" style:font-name-asian="DejaVu 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xlink="http://www.w3.org/1999/xlink" xmlns:dc="http://purl.org/dc/elements/1.1/" xmlns:office="urn:oasis:names:tc:opendocument:xmlns:office:1.0" xmlns:meta="urn:oasis:names:tc:opendocument:xmlns:meta:1.0" xmlns:ooo="http://openoffice.org/2004/office" office:version="1.3">
  <office:meta>
    <meta:creation-date>2025-01-13T11:59:34.249298220</meta:creation-date>
    <dc:date>2025-01-13T12:01:19.375094642</dc:date>
    <meta:editing-duration>PT1M45S</meta:editing-duration>
    <meta:editing-cycles>1</meta:editing-cycles>
    <meta:document-statistic meta:table-count="0" meta:image-count="0" meta:object-count="0" meta:page-count="1" meta:paragraph-count="9" meta:word-count="331" meta:character-count="2009" meta:non-whitespace-character-count="1682"/>
    <meta:generator>LibreOffice/7.0.4.2$Linux_X86_64 LibreOffice_project/00$Build-2</meta:generator>
  </office:meta>
</office:document-meta>
</file>