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2800000033CC62C4CA62B13E0B9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Bitstream Vera Sans" svg:font-family="'Bitstream Vera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1.101cm, 1.7cm, 2.2cm, 1.7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xe1" text:anchor-type="char" svg:x="-1.011cm" svg:y="-1.686cm" svg:width="19.777cm" svg:height="27.203cm" draw:z-index="0"><draw:image xlink:href="Pictures/10000000000002800000033CC62C4CA62B13E0B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Bitstream Vera Sans" svg:font-family="'Bitstream Vera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gl" fo:country="ES" style:letter-kerning="true" style:font-name-asian="Bitstream Vera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gl" fo:country="ES" style:letter-kerning="true" style:font-name-asian="Bitstream Vera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Bitstream Vera Sans" style:font-family-asian="'Bitstream Vera Sans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23T11:13:56.940192233</meta:creation-date>
    <meta:print-date>2026-03-23T11:14:48.466707855</meta:print-date>
    <dc:date>2026-03-23T11:16:40.902605388</dc:date>
    <meta:editing-duration>PT2M44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7.0.4.2$Linux_X86_64 LibreOffice_project/00$Build-2</meta:generator>
  </office:meta>
</office:document-meta>
</file>